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07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14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20107:6317</text:p>
          </table:table-cell>
          <table:table-cell office:value-type="string" table:number-columns-spanned="3" table:number-rows-spanned="1" table:style-name="ce15">
            <text:p>138226.9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30107:2521</text:p>
          </table:table-cell>
          <table:table-cell office:value-type="string" table:number-columns-spanned="3" table:number-rows-spanned="1" table:style-name="ce15">
            <text:p>3744208.4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30125:36</text:p>
          </table:table-cell>
          <table:table-cell office:value-type="string" table:number-columns-spanned="3" table:number-rows-spanned="1" table:style-name="ce15">
            <text:p>85196782.0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60202:1060</text:p>
          </table:table-cell>
          <table:table-cell office:value-type="string" table:number-columns-spanned="3" table:number-rows-spanned="1" table:style-name="ce15">
            <text:p>19101114.97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60207:1556</text:p>
          </table:table-cell>
          <table:table-cell office:value-type="string" table:number-columns-spanned="3" table:number-rows-spanned="1" table:style-name="ce15">
            <text:p>13367.6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060207:1557</text:p>
          </table:table-cell>
          <table:table-cell office:value-type="string" table:number-columns-spanned="3" table:number-rows-spanned="1" table:style-name="ce15">
            <text:p>11521.8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060207:1558</text:p>
          </table:table-cell>
          <table:table-cell office:value-type="string" table:number-columns-spanned="3" table:number-rows-spanned="1" table:style-name="ce15">
            <text:p>611957.6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060208:684</text:p>
          </table:table-cell>
          <table:table-cell office:value-type="string" table:number-columns-spanned="3" table:number-rows-spanned="1" table:style-name="ce15">
            <text:p>3805452.81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1:100403:1706</text:p>
          </table:table-cell>
          <table:table-cell office:value-type="string" table:number-columns-spanned="3" table:number-rows-spanned="1" table:style-name="ce15">
            <text:p>5399628.99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2:010510:329</text:p>
          </table:table-cell>
          <table:table-cell office:value-type="string" table:number-columns-spanned="3" table:number-rows-spanned="1" table:style-name="ce15">
            <text:p>4404243.36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2:010526:5826</text:p>
          </table:table-cell>
          <table:table-cell office:value-type="string" table:number-columns-spanned="3" table:number-rows-spanned="1" table:style-name="ce15">
            <text:p>252236.9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3:040102:1985</text:p>
          </table:table-cell>
          <table:table-cell office:value-type="string" table:number-columns-spanned="3" table:number-rows-spanned="1" table:style-name="ce15">
            <text:p>9212895.1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3:040207:2008</text:p>
          </table:table-cell>
          <table:table-cell office:value-type="string" table:number-columns-spanned="3" table:number-rows-spanned="1" table:style-name="ce15">
            <text:p>3444465.5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6:080908:782</text:p>
          </table:table-cell>
          <table:table-cell office:value-type="string" table:number-columns-spanned="3" table:number-rows-spanned="1" table:style-name="ce15">
            <text:p>630879.6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7:120101:1845</text:p>
          </table:table-cell>
          <table:table-cell office:value-type="string" table:number-columns-spanned="3" table:number-rows-spanned="1" table:style-name="ce15">
            <text:p>801657.6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7:120101:1846</text:p>
          </table:table-cell>
          <table:table-cell office:value-type="string" table:number-columns-spanned="3" table:number-rows-spanned="1" table:style-name="ce15">
            <text:p>802332.4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10:010705:290</text:p>
          </table:table-cell>
          <table:table-cell office:value-type="string" table:number-columns-spanned="3" table:number-rows-spanned="1" table:style-name="ce15">
            <text:p>3529760.4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10:040105:205</text:p>
          </table:table-cell>
          <table:table-cell office:value-type="string" table:number-columns-spanned="3" table:number-rows-spanned="1" table:style-name="ce15">
            <text:p>100203.9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10:050306:6564</text:p>
          </table:table-cell>
          <table:table-cell office:value-type="string" table:number-columns-spanned="3" table:number-rows-spanned="1" table:style-name="ce15">
            <text:p>7946203.1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10:140215:231</text:p>
          </table:table-cell>
          <table:table-cell office:value-type="string" table:number-columns-spanned="3" table:number-rows-spanned="1" table:style-name="ce15">
            <text:p>1458769.2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11:020115:332</text:p>
          </table:table-cell>
          <table:table-cell office:value-type="string" table:number-columns-spanned="3" table:number-rows-spanned="1" table:style-name="ce15">
            <text:p>145007.6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11:030117:195</text:p>
          </table:table-cell>
          <table:table-cell office:value-type="string" table:number-columns-spanned="3" table:number-rows-spanned="1" table:style-name="ce15">
            <text:p>102153.1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70304:1033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70304:86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160104:4801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2:010359:61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2:010801:627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3:030202:631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4:060101:221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4:060101:222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4:060101:223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4:060101:224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4:060101:22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4:060101:226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4:060101:227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4:060101:22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4:060101:229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4:060101:232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4:060101:233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4:060101:234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4:060101:23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4:060101:237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4:060101:244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4:060101:251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4:060101:252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4:060101:253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4:060101:254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4:060101:25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4:060101:256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4:060101:257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4:060101:25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4:060101:262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4:060101:264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4:060101:266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4:060101:267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4:060101:26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4:060101:271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4:060101:272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4:060101:27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4:060101:279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4:060101:281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4:060101:282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4:060101:283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4:060101:284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4:060101:287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4:060101:28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4:060101:299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4:060101:300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4:060101:30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4:060101:306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4:060101:309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4:060101:310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4:060101:311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4:060101:312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4:060101:314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4:060101:316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4:060101:317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4:060101:31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4:060101:32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4:060101:333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4:060101:33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4:060101:340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4:060101:341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04:060101:342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04:060101:34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04:060101:351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04:060101:387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04:060101:389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04:060101:390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04:060101:391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04:060101:506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04:060101:512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04:060101:513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04:060101:514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04:060101:51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04:060101:516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09:000000:40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09:000000:409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09:000000:410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09:010103:4761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09:010105:1299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09:010106:590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09:010106:591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09:010106:592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09:010106:593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09:010108:491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09:010108:889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09:010108:890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09:100117:13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10:030101:306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10:030101:429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10:030101:457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10:030101:47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10:030105:44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10:030108:102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10:040105:157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11:010217:10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number-columns-spanned="4" table:number-rows-spanned="1" table:style-name="ce15">
            <text:p>19:11:010217:127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number-columns-spanned="4" table:number-rows-spanned="1" table:style-name="ce15">
            <text:p>19:11:010217:12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00bdb6f812818ef132ee464260fe6cab18b4b9bcb81b8247ea915a1897be51b527c7e2630f5d33cfa51b4b1335d53b206fc6825e597be8dac8337f955eaaf24f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441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4T06:10:12Z</meta:creation-date>
    <dc:date>2026-08-14T06:10:12Z</dc:date>
  </office:meta>
</office:document-meta>
</file>